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Arial" svg:font-family="Arial" style:font-family-generic="swiss"/>
    <style:font-face style:name="Calibri" svg:font-family="Calibri" style:font-family-generic="roman" style:font-pitch="variable"/>
    <style:font-face style:name="Tahoma" svg:font-family="Tahoma"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Microsoft YaHei" svg:font-family="'Microsoft YaHei'" style:font-family-generic="system" style:font-pitch="variable"/>
    <style:font-face style:name="Tahoma1" svg:font-family="Tahoma" style:font-family-generic="system" style:font-pitch="variable"/>
  </office:font-face-decls>
  <office:automatic-styles>
    <style:style style:name="P1" style:family="paragraph" style:parent-style-name="Standard">
      <style:paragraph-properties fo:margin-top="0cm" fo:margin-bottom="0cm" loext:contextual-spacing="false" fo:line-height="100%" fo:text-align="justify" style:justify-single-word="false"/>
    </style:style>
    <style:style style:name="P2" style:family="paragraph" style:parent-style-name="Standard">
      <style:paragraph-properties fo:margin-top="0cm" fo:margin-bottom="0cm" loext:contextual-spacing="false" fo:text-align="justify" style:justify-single-word="false"/>
    </style:style>
    <style:style style:name="P3" style:family="paragraph" style:parent-style-name="Standard">
      <style:paragraph-properties fo:margin-top="0cm" fo:margin-bottom="0cm" loext:contextual-spacing="false" fo:text-align="justify" style:justify-single-word="false"/>
      <style:text-properties fo:language="es" fo:country="ES"/>
    </style:style>
    <style:style style:name="P4" style:family="paragraph" style:parent-style-name="Standard">
      <style:paragraph-properties fo:margin-top="0cm" fo:margin-bottom="0cm" loext:contextual-spacing="false" fo:text-align="justify" style:justify-single-word="false"/>
      <style:text-properties fo:language="es" fo:country="ES" officeooo:paragraph-rsid="0015d50f"/>
    </style:style>
    <style:style style:name="P5" style:family="paragraph" style:parent-style-name="Standard">
      <style:paragraph-properties fo:margin-top="0cm" fo:margin-bottom="0cm" loext:contextual-spacing="false" fo:text-align="justify" style:justify-single-word="false"/>
      <style:text-properties fo:language="es" fo:country="ES" officeooo:paragraph-rsid="0024034a"/>
    </style:style>
    <style:style style:name="P6" style:family="paragraph" style:parent-style-name="Standard">
      <style:paragraph-properties fo:margin-top="0cm" fo:margin-bottom="0cm" loext:contextual-spacing="false" fo:text-align="justify" style:justify-single-word="false"/>
      <style:text-properties fo:language="es" fo:country="ES" fo:font-weight="bold" style:font-weight-asian="bold"/>
    </style:style>
    <style:style style:name="P7" style:family="paragraph" style:parent-style-name="Standard">
      <style:paragraph-properties fo:margin-top="0cm" fo:margin-bottom="0cm" loext:contextual-spacing="false" fo:text-align="justify" style:justify-single-word="false"/>
      <style:text-properties fo:language="es" fo:country="ES" fo:font-weight="normal" officeooo:rsid="000b6abe" officeooo:paragraph-rsid="000b6abe" style:font-weight-asian="normal" style:font-weight-complex="normal"/>
    </style:style>
    <style:style style:name="P8" style:family="paragraph" style:parent-style-name="Standard">
      <style:paragraph-properties fo:margin-top="0cm" fo:margin-bottom="0cm" loext:contextual-spacing="false" fo:line-height="100%" fo:text-align="justify" style:justify-single-word="false"/>
      <style:text-properties fo:language="es" fo:country="ES" fo:font-weight="normal" officeooo:rsid="000b6abe" officeooo:paragraph-rsid="00073f73" style:font-weight-asian="normal" style:font-weight-complex="normal"/>
    </style:style>
    <style:style style:name="P9" style:family="paragraph" style:parent-style-name="Standard">
      <style:paragraph-properties fo:margin-top="0cm" fo:margin-bottom="0cm" loext:contextual-spacing="false" fo:line-height="100%" fo:text-align="justify" style:justify-single-word="false"/>
      <style:text-properties fo:language="es" fo:country="ES"/>
    </style:style>
    <style:style style:name="P10" style:family="paragraph" style:parent-style-name="Standard">
      <style:paragraph-properties fo:margin-top="0cm" fo:margin-bottom="0cm" loext:contextual-spacing="false" fo:text-align="justify" style:justify-single-word="false"/>
      <style:text-properties fo:language="es" fo:country="ES" officeooo:rsid="0019510f" officeooo:paragraph-rsid="0019510f"/>
    </style:style>
    <style:style style:name="P11" style:family="paragraph" style:parent-style-name="Standard">
      <style:paragraph-properties fo:margin-top="0cm" fo:margin-bottom="0cm" loext:contextual-spacing="false" fo:text-align="justify" style:justify-single-word="false"/>
      <style:text-properties fo:language="es" fo:country="ES" officeooo:rsid="002213d8" officeooo:paragraph-rsid="0024034a"/>
    </style:style>
    <style:style style:name="P12" style:family="paragraph" style:parent-style-name="Standard">
      <style:paragraph-properties fo:margin-top="0cm" fo:margin-bottom="0cm" loext:contextual-spacing="false" fo:line-height="100%" fo:text-align="justify" style:justify-single-word="false"/>
      <style:text-properties fo:language="es" fo:country="ES" officeooo:rsid="00289861" officeooo:paragraph-rsid="00289861"/>
    </style:style>
    <style:style style:name="P13" style:family="paragraph" style:parent-style-name="Standard">
      <style:paragraph-properties fo:margin-top="0cm" fo:margin-bottom="0cm" loext:contextual-spacing="false" fo:text-align="justify" style:justify-single-word="false"/>
      <style:text-properties fo:font-weight="bold" style:font-weight-asian="bold"/>
    </style:style>
    <style:style style:name="P14" style:family="paragraph" style:parent-style-name="Default">
      <style:paragraph-properties fo:text-align="justify" style:justify-single-word="false"/>
      <style:text-properties fo:font-size="11pt" style:font-size-asian="11pt" style:font-size-complex="11pt"/>
    </style:style>
    <style:style style:name="P15" style:family="paragraph" style:parent-style-name="Standard">
      <style:paragraph-properties fo:text-align="justify" style:justify-single-word="false"/>
      <style:text-properties fo:language="es" fo:country="ES"/>
    </style:style>
    <style:style style:name="P16" style:family="paragraph" style:parent-style-name="Standard">
      <style:paragraph-properties fo:text-align="justify" style:justify-single-word="false"/>
      <style:text-properties fo:language="es" fo:country="ES" fo:font-weight="bold" style:font-weight-asian="bold"/>
    </style:style>
    <style:style style:name="P17" style:family="paragraph" style:parent-style-name="Standard">
      <style:paragraph-properties fo:text-align="justify" style:justify-single-word="false"/>
      <style:text-properties fo:language="es" fo:country="ES" style:font-weight-complex="bold"/>
    </style:style>
    <style:style style:name="P18" style:family="paragraph" style:parent-style-name="Standard">
      <style:paragraph-properties fo:text-align="justify" style:justify-single-word="false"/>
      <style:text-properties fo:language="es" fo:country="ES" officeooo:paragraph-rsid="0020aca9" style:font-weight-complex="bold"/>
    </style:style>
    <style:style style:name="P19" style:family="paragraph" style:parent-style-name="Standard">
      <style:paragraph-properties fo:text-align="justify" style:justify-single-word="false"/>
      <style:text-properties fo:language="es" fo:country="ES" officeooo:rsid="002213d8" officeooo:paragraph-rsid="002213d8"/>
    </style:style>
    <style:style style:name="P20" style:family="paragraph" style:parent-style-name="Standard">
      <style:paragraph-properties fo:text-align="justify" style:justify-single-word="false"/>
    </style:style>
    <style:style style:name="P21" style:family="paragraph" style:parent-style-name="Standard">
      <style:paragraph-properties fo:text-align="justify" style:justify-single-word="false"/>
      <style:text-properties officeooo:paragraph-rsid="00289861"/>
    </style:style>
    <style:style style:name="P22" style:family="paragraph" style:parent-style-name="Standard">
      <style:paragraph-properties fo:text-align="justify" style:justify-single-word="false"/>
      <style:text-properties fo:font-weight="bold" style:font-weight-asian="bold"/>
    </style:style>
    <style:style style:name="P23" style:family="paragraph" style:parent-style-name="Standard">
      <style:paragraph-properties fo:text-align="center" style:justify-single-word="false"/>
    </style:style>
    <style:style style:name="P24" style:family="paragraph" style:parent-style-name="Standard">
      <style:paragraph-properties fo:margin-top="0cm" fo:margin-bottom="0.252cm" loext:contextual-spacing="false" fo:text-align="center" style:justify-single-word="false"/>
      <style:text-properties fo:font-size="12pt" fo:language="es" fo:country="ES" fo:font-weight="bold" officeooo:rsid="000a13c5" officeooo:paragraph-rsid="000a13c5" style:font-size-asian="12pt" style:font-weight-asian="bold" style:font-size-complex="12pt"/>
    </style:style>
    <style:style style:name="P25" style:family="paragraph" style:parent-style-name="Standard" style:master-page-name="Standard">
      <style:paragraph-properties fo:text-align="center" style:justify-single-word="false" style:page-number="auto"/>
    </style:style>
    <style:style style:name="P26" style:family="paragraph" style:parent-style-name="Standard">
      <style:paragraph-properties fo:margin-top="0cm" fo:margin-bottom="0cm" loext:contextual-spacing="false" fo:text-align="justify" style:justify-single-word="false"/>
    </style:style>
    <style:style style:name="P27" style:family="paragraph" style:parent-style-name="Standard">
      <style:paragraph-properties fo:margin-top="0cm" fo:margin-bottom="0cm" loext:contextual-spacing="false" fo:text-align="justify" style:justify-single-word="false"/>
      <style:text-properties fo:language="es" fo:country="ES" officeooo:paragraph-rsid="002a21e2"/>
    </style:style>
    <style:style style:name="T1" style:family="text">
      <style:text-properties fo:font-size="12pt" fo:font-weight="bold" style:font-size-asian="12pt" style:font-weight-asian="bold" style:font-size-complex="12pt"/>
    </style:style>
    <style:style style:name="T2" style:family="text">
      <style:text-properties fo:font-size="12pt" fo:font-weight="bold" officeooo:rsid="0020aca9" style:font-size-asian="12pt" style:font-weight-asian="bold" style:font-size-complex="12pt"/>
    </style:style>
    <style:style style:name="T3" style:family="text">
      <style:text-properties fo:font-size="12pt" fo:font-weight="bold" officeooo:rsid="00277d28" style:font-size-asian="12pt" style:font-weight-asian="bold" style:font-size-complex="12pt"/>
    </style:style>
    <style:style style:name="T4" style:family="text">
      <style:text-properties fo:language="es" fo:country="ES"/>
    </style:style>
    <style:style style:name="T5" style:family="text">
      <style:text-properties fo:language="es" fo:country="ES" fo:font-weight="bold" style:font-weight-asian="bold"/>
    </style:style>
    <style:style style:name="T6" style:family="text">
      <style:text-properties fo:language="es" fo:country="ES" fo:font-weight="bold" style:font-weight-asian="bold" style:font-weight-complex="bold"/>
    </style:style>
    <style:style style:name="T7" style:family="text">
      <style:text-properties fo:language="es" fo:country="ES" fo:font-weight="bold" officeooo:rsid="0020aca9" style:font-weight-asian="bold" style:font-weight-complex="bold"/>
    </style:style>
    <style:style style:name="T8" style:family="text">
      <style:text-properties fo:language="es" fo:country="ES" fo:font-weight="bold" officeooo:rsid="00289861" style:font-weight-asian="bold" style:font-weight-complex="bold"/>
    </style:style>
    <style:style style:name="T9" style:family="text">
      <style:text-properties fo:language="es" fo:country="ES" style:font-weight-complex="bold"/>
    </style:style>
    <style:style style:name="T10" style:family="text">
      <style:text-properties fo:language="es" fo:country="ES" officeooo:rsid="001abc3d" style:font-weight-complex="bold"/>
    </style:style>
    <style:style style:name="T11" style:family="text">
      <style:text-properties fo:language="es" fo:country="ES" officeooo:rsid="00277d28" style:font-weight-complex="bold"/>
    </style:style>
    <style:style style:name="T12" style:family="text">
      <style:text-properties fo:language="es" fo:country="ES" officeooo:rsid="00289861" style:font-weight-complex="bold"/>
    </style:style>
    <style:style style:name="T13" style:family="text">
      <style:text-properties fo:language="es" fo:country="ES" officeooo:rsid="00073f73"/>
    </style:style>
    <style:style style:name="T14" style:family="text">
      <style:text-properties fo:language="es" fo:country="ES" officeooo:rsid="000d3b41"/>
    </style:style>
    <style:style style:name="T15" style:family="text">
      <style:text-properties fo:language="es" fo:country="ES" officeooo:rsid="000f2e8c"/>
    </style:style>
    <style:style style:name="T16" style:family="text">
      <style:text-properties fo:language="es" fo:country="ES" officeooo:rsid="0010cf62"/>
    </style:style>
    <style:style style:name="T17" style:family="text">
      <style:text-properties fo:language="es" fo:country="ES" officeooo:rsid="0013479e"/>
    </style:style>
    <style:style style:name="T18" style:family="text">
      <style:text-properties fo:language="es" fo:country="ES" officeooo:rsid="0015d50f"/>
    </style:style>
    <style:style style:name="T19" style:family="text">
      <style:text-properties fo:language="es" fo:country="ES" officeooo:rsid="00176218"/>
    </style:style>
    <style:style style:name="T20" style:family="text">
      <style:text-properties fo:language="es" fo:country="ES" officeooo:rsid="001abc3d"/>
    </style:style>
    <style:style style:name="T21" style:family="text">
      <style:text-properties fo:language="es" fo:country="ES" officeooo:rsid="0020aca9"/>
    </style:style>
    <style:style style:name="T22" style:family="text">
      <style:text-properties fo:language="es" fo:country="ES" officeooo:rsid="0020e32c"/>
    </style:style>
    <style:style style:name="T23" style:family="text">
      <style:text-properties fo:language="es" fo:country="ES" officeooo:rsid="002213d8"/>
    </style:style>
    <style:style style:name="T24" style:family="text">
      <style:text-properties fo:language="es" fo:country="ES" officeooo:rsid="0023474b"/>
    </style:style>
    <style:style style:name="T25" style:family="text">
      <style:text-properties fo:language="es" fo:country="ES" officeooo:rsid="00277d28"/>
    </style:style>
    <style:style style:name="T26" style:family="text">
      <style:text-properties fo:language="es" fo:country="ES" officeooo:rsid="00289861"/>
    </style:style>
    <style:style style:name="T27" style:family="text">
      <style:text-properties fo:font-weight="bold" style:font-weight-asian="bold"/>
    </style:style>
    <style:style style:name="T28" style:family="text">
      <style:text-properties officeooo:rsid="000f2e8c"/>
    </style:style>
    <style:style style:name="T29" style:family="text">
      <style:text-properties officeooo:rsid="0015d50f"/>
    </style:style>
    <style:style style:name="T30" style:family="text">
      <style:text-properties officeooo:rsid="001abc3d"/>
    </style:style>
    <style:style style:name="T31" style:family="text">
      <style:text-properties officeooo:rsid="0020aca9"/>
    </style:style>
    <style:style style:name="T32" style:family="text">
      <style:text-properties officeooo:rsid="0020e32c"/>
    </style:style>
    <style:style style:name="T33" style:family="text">
      <style:text-properties officeooo:rsid="0023474b"/>
    </style:style>
    <style:style style:name="T34" style:family="text">
      <style:text-properties officeooo:rsid="00277d28"/>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5"/>
      <text:p text:style-name="P23"/>
      <text:p text:style-name="P23"><text:span text:style-name="T1">REGLAMENTO </text:span><text:span text:style-name="T2"><text:s/></text:span><text:span text:style-name="T3">AIBAR LEGEND BIKE RACE</text:span></text:p>
      <text:p text:style-name="P24">Prueba puntuable para el <text:s/>BUCARDO ENDURO BIKES – 202<text:span text:style-name="T31">3</text:span></text:p>
      <text:p text:style-name="P24"/>
      <text:p text:style-name="P16">FECHAS Y HORARIOS</text:p>
      <text:p text:style-name="P20"><text:span text:style-name="T25">1 y 2 de julio</text:span><text:span text:style-name="T21"> – </text:span><text:span text:style-name="T25">Aibar</text:span></text:p>
      <text:p text:style-name="P20"><text:span text:style-name="T6">Sábado día </text:span><text:span text:style-name="T7">1</text:span><text:span text:style-name="T6">:</text:span></text:p>
      <text:p text:style-name="P17">- Recogida de dorsales de <text:span text:style-name="T28">10</text:span>:00h. a 1<text:span text:style-name="T31">4</text:span>:00h.</text:p>
      <text:p text:style-name="P20"><text:span text:style-name="T9">- </text:span><text:span text:style-name="T10">8</text:span><text:span text:style-name="T9">:00h. a 1</text:span><text:span text:style-name="T10">6</text:span><text:span text:style-name="T9">:00h.</text:span> Reconocimiento de los enlaces y tramos<text:span text:style-name="T9"> especiales del domingo</text:span></text:p>
      <text:p text:style-name="P21"><text:span text:style-name="T9">-</text:span><text:span text:style-name="T11">17:15h. </text:span><text:span text:style-name="T12">Encuentro </text:span><text:span text:style-name="T11"><text:s/>en la zona </text:span><text:span text:style-name="T12">Fronton</text:span><text:span text:style-name="T11"> para briefing de la organización sobre el desarrollo de la prueba </text:span><text:span text:style-name="T12">y salida hasta inicio especial clasificatoria.</text:span><text:span text:style-name="T11">.</text:span></text:p>
      <text:p text:style-name="P18">- 1<text:span text:style-name="T34">8</text:span>:<text:span text:style-name="T34">00</text:span>h. Inicio clasificatoria, por orden <text:span text:style-name="T34">inverso </text:span>de dorsal. </text:p>
      <text:p text:style-name="P20"><text:span text:style-name="T6">Domingo día </text:span><text:span text:style-name="T8">2</text:span><text:span text:style-name="T6">:</text:span></text:p>
      <text:p text:style-name="P20"><text:span text:style-name="T9">- </text:span><text:span text:style-name="T10">8</text:span><text:span text:style-name="T9">:</text:span><text:span text:style-name="T10">3</text:span><text:span text:style-name="T9">0h </text:span>Inicio de la carrera. <text:span text:style-name="T31">Salida según clasificatoria del sábado</text:span></text:p>
      <text:p text:style-name="P22">Inscripciones:</text:p>
      <text:p text:style-name="P1"><text:span text:style-name="T14">Inscripciones limitadas a 2</text:span><text:span text:style-name="T16">0</text:span><text:span text:style-name="T14">0 participantes, se podrán efectuar h</text:span><text:span text:style-name="T4">asta el </text:span><text:span text:style-name="T26">26</text:span><text:span text:style-name="T22"> de junio</text:span><text:span text:style-name="T4"> </text:span><text:span text:style-name="T13">a las 12 de </text:span><text:span text:style-name="T26">de la noche</text:span><text:span text:style-name="T13"> </text:span><text:span text:style-name="T14">o hasta completarse las mismas</text:span><text:span text:style-name="T13">; </text:span><text:span text:style-name="T4">precio </text:span><text:span text:style-name="T26">50</text:span><text:span text:style-name="T4">€ </text:span><text:span text:style-name="T15">federados y </text:span><text:span text:style-name="T26">65</text:span><text:span text:style-name="T15">€ no federados</text:span></text:p>
      <text:p text:style-name="P9">No se aceptarán inscripciones a partir de ésta fecha.</text:p>
      <text:p text:style-name="P12">Una vez cerradas las inscripciones no se devolverá el importe de las mismas en ningún caso.</text:p>
      <text:p text:style-name="P9"/>
      <text:p text:style-name="P8"/>
      <text:p text:style-name="P7"><text:s/></text:p>
      <text:p text:style-name="P6">DEFINICIÓN</text:p>
      <text:p text:style-name="P6"/>
      <text:p text:style-name="P3">Las pruebas de enduro BTT son carreras disputadas por sendas y caminos, en las que cada participante lucha contra  el  cronometro de forma individual. La prueba consta de varios tramos cronometrados (TC)  unidos por tramos de enlace (TE o SE) con tiempos cerrados. Los tramos cronometrados son individuales y mayoritariamente en bajada. Los tramos de enlace deben efectuarse pedaleando. La carrera la gana aquel que en la suma de los tiempos del tramo cronometrado y sus penalizaciones es la menor.</text:p>
      <text:p text:style-name="P3">Los tramos de enlace podrán incluir carreteras y/o pistas asfaltadas. Los participantes están obligados a cumplir con las Normas de Seguridad Vial, pudiendo ser excluidos de competición si son denunciados por las autoridades competentes.</text:p>
      <text:p text:style-name="P3"/>
      <text:p text:style-name="P13">DISPOSICIONES TECNICAS</text:p>
      <text:p text:style-name="P2"/>
      <text:p text:style-name="P2">Se establecerá un control de salida (punto 0), donde los comisarios comprobarán las protecciones, vestimenta y bicicleta. El corredor que no pase por este control, será excluido de la prueba. </text:p>
      <text:p text:style-name="P2"><text:soft-page-break/>Cuando un corredor llegue mas tarde de su hora asignada para la salida, se le computará el tiempo según la hora en que debía haber salido, pararse y esperar que el cronometrador le dé la salida. Tendrá prioridad, el corredor que esté en su hora. En el supuesto que el corredor no acate las órdenes del cronometrador, será sancionado con un tiempo adicional o la expulsión de la prueba, según la gravedad de los hechos. </text:p>
      <text:p text:style-name="P2">La pérdida del dorsal, chip o placa de bicicleta, puede comportar la no clasificación de un corredor. </text:p>
      <text:p text:style-name="P2">Los corredores que lleguen al final de un tramo especial sin haber pasado por el control de salida del tramo, serán sancionados con la descalificación de la prueba. </text:p>
      <text:p text:style-name="P2">Los tiempos de enlace establecidos serán publicados junto con el recorrido y características del mismo. Para que un corredor pueda optar a una clasificación deberá realizar el recorrido completo de la prueba, por el trazado del recorrido diseñado por la organización. </text:p>
      <text:p text:style-name="P27">Normalmente los tracks se publicarán el miércoles antes de la carrera. Una vez publicados, todo corredor que los entrene con remontes, ayudas o con e-bike y luego participe con bicicleta convencional, será descalificado de ésa prueba.</text:p>
      <text:p text:style-name="P27">Cualquier corredor que observe alguna de éstas anomalías, podrá presentar queja a la organización, por escrito, para su estudio y si procede, descalificación del corredor que cometa la infracción.</text:p>
      <text:p text:style-name="P2">Está completamente prohibido recibir asistencia externa por avería dentro de un tramo cronometrado, el corredor deberá resolverlo por su cuenta o llegar al final del tramo y recibir la asistencia mecánica necesaria. </text:p>
      <text:p text:style-name="P2">Habrá un punto de asistencia mecánica en el punto inicial de la carrera por el cual se pasara varias veces. Cuando un corredor sea adelantado por otro corredor más rápido, éste, deberá de facilitar la maniobra y no entorpecer el paso del adversario. El corredor que avance, deberá pedirlo de forma respetuosa. </text:p>
      <text:p text:style-name="P2">Es deber de todo participante, socorrer a otro corredor que haya sufrido un accidente grave y avisar al primer control para que pueda ser atendido por las asistencias médicas. </text:p>
      <text:p text:style-name="P2">Un corredor puede abandonar un “Tramo Especial” sin perjuicio de poder disputar los tramos que resten. Los tiempos de los tramos disputados, serán reflejados en la clasificación provisional, pero, no serán computados para la Clasificación General. </text:p>
      <text:p text:style-name="P2">Cada participante será responsable de su participación en la prueba. Él o ella juzgarán por sí mismos si deben o pueden seguir en carrera, a excepción de que sea el personal de Servicios Sanitarios o el director de carrera quien decida excluirlo por razones de seguridad relacionadas con la salud. </text:p>
      <text:p text:style-name="P2">Se recomienda a los participantes que lleven líquido y algún alimento energético. </text:p>
      <text:p text:style-name="P2">También es muy recomendable que cada participante lleve un mínimo de herramientas y repuestos para la reparación de posibles averías. También se recomienda llevar un pequeño botiquín.</text:p>
      <text:p text:style-name="P2"/>
      <text:p text:style-name="P2"/>
      <text:p text:style-name="P3"/>
      <text:p text:style-name="P6">BICICLETAS</text:p>
      <text:p text:style-name="P2"/>
      <text:p text:style-name="P2">Sólo estará permitido la utilización de una bicicleta MTB por participante, que será la misma con la que inicie y termine cada uno de los tramos. Las bicicletas y las ruedas, pueden ser marcadas por la organización.</text:p>
      <text:p text:style-name="P2">Se fijará una zona de padock donde se podrá reparar y solucionar cualquier problema de la bicicleta antes de iniciar la segunda vuelta.</text:p>
      <text:p text:style-name="P2">La organización y comisarios se reservan el derecho de excluir cualquier bicicleta que no cumpla con la Normativa y/o condiciones mínimas de seguridad.</text:p>
      <text:p text:style-name="P3"/>
      <text:p text:style-name="P6">E-BIKES</text:p>
      <text:p text:style-name="P6"/>
      <text:p text:style-name="P2"><text:soft-page-break/>Los participantes de la categoría E-bike, deberán cumplir las siguientes normativas de participación, basadas en el reglamento del enduro BTT de la FCC y sobre bicicletas eléctricas con asistencia de pedaleo homologada: Velocidad máxima asistida: 25 km / h. No está permitido la instalación de mecanismos que hagan funcionar el motor sin movimiento del pedalier por parte del ciclista. Está permitido el botón de ayuda al caminar, que acciona el motor a una velocidad máxima de 6 km / h. <text:s/>Esto le permitirá realizar el recorrido con una asistencia mecánica de la propia bicicleta, permitida en esta categoría de e-bikes. Uso de las baterías: Esta permitido el uso de 2 baterías; el uso de la segunda batería tendrá una penalización de <text:span text:style-name="T32">3</text:span> min<text:span text:style-name="T32">utos</text:span> adicionales al tiempo final de la prueba. La segunda batería podrá ser utilizada a partir de un punto que marcará la organización. Verificaciones técnicas y controles: Las bicicletas deberán pasar unas verificaciones técnicas antes de la salida, en la que se controlarán que cumplen todos los requisitos. Se realizarán controles sorpresa en medio del circuito, el no cumplimiento de este reglamento supondrá la descalificación de la prueba.</text:p>
      <text:p text:style-name="P3"/>
      <text:p text:style-name="P6">PROTECCIONES Y MEDIDAS DE SEGURIDAD</text:p>
      <text:p text:style-name="P6"/>
      <text:p text:style-name="P14">Será de uso obligatorio el casco homologado, tanto en tramos de enlace como tramos especiales (siendo recomendable la utilización de casco integral),protecciones tipo rodillera y guantes largos, así como es recomendable una espaldera. </text:p>
      <text:p text:style-name="P14">Podrán usarse dos tipos de cascos homologados durante la prueba, uno abierto y/o uno integral.</text:p>
      <text:p text:style-name="P14">No se aceptaran reclamaciones por las lesiones que pudieran sufrir los corredores como consecuencia de no haber usado las protecciones recomendadas. </text:p>
      <text:p text:style-name="P2">El carnet de control contará con los números de teléfono necesarios ante una emergencia.</text:p>
      <text:p text:style-name="P3"/>
      <text:p text:style-name="P16">CATEGORIAS</text:p>
      <text:p text:style-name="P20"><text:span text:style-name="T4">Para poder participar en </text:span><text:span text:style-name="T18">la </text:span><text:span text:style-name="T23">prueba</text:span><text:span text:style-name="T4"> se deberá estar en posesión de la licencia federativa de la RFEC en vigor.</text:span> En el caso de no estar federado, se deberá tramitar una licencia de día<text:span text:style-name="T4">, éstos serán incluidos en la categoría que les corresponda por año de nacimiento.</text:span></text:p>
      <text:p text:style-name="P3">Las categorías puntuables, tanto hombres como mujeres son:</text:p>
      <text:p text:style-name="P3">Cadetes</text:p>
      <text:p text:style-name="P3">Junior</text:p>
      <text:p text:style-name="P3">Elite </text:p>
      <text:p text:style-name="P3">Master 30 </text:p>
      <text:p text:style-name="P3">Master 40 </text:p>
      <text:p text:style-name="P3">Master 50</text:p>
      <text:p text:style-name="P10">Master 60+</text:p>
      <text:p text:style-name="P10"/>
      <text:p text:style-name="P4"><text:s/><text:span text:style-name="T29">Categorias E-bikes, tanto hombres como mujeres son:</text:span></text:p>
      <text:p text:style-name="P11">Senior</text:p>
      <text:p text:style-name="P5">Master 30 </text:p>
      <text:p text:style-name="P4">Master 40 </text:p>
      <text:p text:style-name="P4">Master 50</text:p>
      <text:p text:style-name="P10">Master 60+</text:p>
      <text:p text:style-name="P4"/>
      <text:p text:style-name="P4">Si el número de corredores participantes dentro de una categoría es inferior a 3, estos corredores pasarán a competir con la categoría inmediatamente superior. </text:p>
      <text:p text:style-name="P3">En el caso de máster 30, máster 40, máster 50 y máster 60, a la inmediata inferior.</text:p>
      <text:p text:style-name="P3"/>
      <text:p text:style-name="P16"><text:soft-page-break/>SALIDA Y CONTROLES HORARIOS</text:p>
      <text:p text:style-name="P3">Desde la salida de la prueba, así como en el resto de (TCs), se tomará la salida de uno en uno, con intervalos de 20 a 60 segundos, bajo criterio del organizador, y dependiendo de la cantidad de corredores inscritos. La zona de salida y llegada de la competición estarán debidamente marcadas. Cada participante tiene que cumplir una serie de horarios de paso en cada control, teniendo un tiempo máximo para recorrer los diferentes sectores de la prueba.</text:p>
      <text:p text:style-name="P2"><text:span text:style-name="T4">El sábado se realizará una </text:span>especial <text:span text:style-name="T30">a vista</text:span>, clasificatoria para determinar el orden de salida del domingo.</text:p>
      <text:p text:style-name="P2">Éstos horarios se repartirán una vez finalizada la especial <text:span text:style-name="T30">a vista</text:span>, repartidos por TIC TAC CRONO, empresa encargada del cronometraje <text:span text:style-name="T30">del BUCARDO ENDURO BIKES</text:span></text:p>
      <text:p text:style-name="P2">El domingo, carrera con enlaces y un mínimo de 2 especiales cronometradas, según categorías.</text:p>
      <text:p text:style-name="P2">El corredor que no haya efectuado la especial secreta clasificatoria, podrá participar el domingo con el mismo tiempo del último clasificado.</text:p>
      <text:p text:style-name="P3">La hora de salida del domingo, así como la de los tramos cronometrados, estarán impresas en la “Tarjeta de Control Horario” de cada participante, siendo esta tarjeta única, personal e intransferible. En ésta tarjeta figuran todos los horarios que el participante ha de cumplir para pasar por todos los Controles Horarios de la prueba. Ésta tarjeta será de material adhesivo e irá fijada en el cuadro de la bicicleta en un lugar visible para los cronometradores. Es responsabilidad de cada participante el comprobar que su “Tarjeta de Control Horario” esté correcta y, de no ser así, comunicarlo debidamente a la organización. La pérdida de ésta tarjeta puede incurrir en la descalificación de la prueba a criterio de dirección de carrera, por lo que éste hecho ha de ser notificado inmediatamente a la organización de la prueba. Está prohibido recortar o modificar esta tarjeta.</text:p>
      <text:p text:style-name="P2"/>
      <text:p text:style-name="P16">PREMIOS Y TROFEOS</text:p>
      <text:p text:style-name="P15">Trofeos a los tres primeros clasificados de cada categoria.</text:p>
      <text:p text:style-name="P19">Camiseta de lider <text:span text:style-name="T33">BUCARDO ENDURO BIKE </text:span>al primer-<text:span text:style-name="T33">a</text:span> clasificad<text:span text:style-name="T33">@</text:span> Scratch de cada modalidad (Scratch hombres BTT – <text:span text:style-name="T33">Scratch mujeres BTT – Scratch hombres e-Bikes – Scratch mujeres e-Bikes)</text:span></text:p>
      <text:p text:style-name="P15">Avituallamientos y obsequios a tod@s l@s participantes.</text:p>
      <text:p text:style-name="P15">Éstos premios <text:s/>no serán transferibles.</text:p>
      <text:p text:style-name="P16">- DORSALES Y TRANSPONDERS</text:p>
      <text:p text:style-name="P20"><text:span text:style-name="T4">Recogida de dorsales dia </text:span><text:span text:style-name="T24">10 de junio</text:span><text:span text:style-name="T4"> de </text:span><text:span text:style-name="T17">10</text:span><text:span text:style-name="T4">:00h a 1</text:span><text:span text:style-name="T24">4</text:span><text:span text:style-name="T4">:00h</text:span></text:p>
      <text:p text:style-name="P20"><text:span text:style-name="T4">A la recogida del transponder, </text:span><text:span text:style-name="T5">se dejará un depósito de 20€</text:span><text:span text:style-name="T4">, recuperables en el momento de su devolución.</text:span></text:p>
      <text:p text:style-name="P20"><text:span text:style-name="T27">SANCIONES:</text:span> </text:p>
      <text:p text:style-name="P20">- Asistencia externa fuera de las zonas habilitadas – Expulsión de carrera </text:p>
      <text:p text:style-name="P20">- No respetar el recorrido marcado, saltarse puertas, etc … – De 30 ” (segundos) de penalización a Expulsión de la carrera según la infracción.</text:p>
      <text:p text:style-name="P20">- No respetar el trazado del recorrido – Descalificación de la carrera </text:p>
      <text:p text:style-name="P20">- Uso de remontes o ayuda externa durante la carrera – Descalificación de la carrera </text:p>
      <text:p text:style-name="P20"><text:soft-page-break/>- Uso de remontes mecánicos el día de entrenos - Prohibición de tomar la salida en la carrera</text:p>
      <text:p text:style-name="P20">- <text:s/>Presentarse a la salida sin el equipamiento obligatorio – Prohibición de tomar la salida </text:p>
      <text:p text:style-name="P20">- No llevar el casco puesto durante la marcha – Expulsión de carrera </text:p>
      <text:p text:style-name="P22">RECLAMACIONES: </text:p>
      <text:p text:style-name="P20">Las reclamaciones sobre el desarrollo de la prueba o por el comportamiento de corredores deberán presentarse al Colegio de Comisarios como máximo 15 minutos después de la llegada del último corredor. Las reclamaciones sobre las Clasificaciones, tendrán que presentarse en un tiempo máximo de 30 minutos después de haberse expuesto en los paneles de información. Estas reclamaciones, serán examinadas por los comisarios y el presidente del comité organizador para su resolución.</text:p>
      <text:p text:style-name="P20"><text:span text:style-name="T5">- </text:span><text:span text:style-name="T6">INFORMACIÓN</text:span></text:p>
      <text:p text:style-name="P20"><text:span text:style-name="T4">Cualquier duda acerca del reglamento o el funcionamiento de </text:span><text:span text:style-name="T19">la </text:span><text:span text:style-name="T20">prueba</text:span><text:span text:style-name="T19"> </text:span><text:span text:style-name="T4">en general, será consultada a través del e-mail </text:span><text:span text:style-name="T19">toni</text:span><text:span text:style-name="T4">@deskonecta.com o al teléfono 608471853.</text:span></text:p>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Arial" svg:font-family="Arial" style:font-family-generic="swiss"/>
    <style:font-face style:name="Calibri" svg:font-family="Calibri" style:font-family-generic="roman" style:font-pitch="variable"/>
    <style:font-face style:name="Tahoma" svg:font-family="Tahoma"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Microsoft YaHei" svg:font-family="'Microsoft YaHei'" style:font-family-generic="system" style:font-pitch="variable"/>
    <style:font-face style:name="Tahoma1" svg:font-family="Tahoma"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Calibri" fo:font-size="11pt" fo:language="es" fo:country="ES" style:letter-kerning="false" style:font-name-asian="Calibri1" style:font-size-asian="11pt" style:language-asian="en" style:country-asian="US" style:font-name-complex="Tahoma1"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Calibri" fo:font-size="11pt" fo:language="es" fo:country="ES" style:letter-kerning="false" style:font-name-asian="Calibri1" style:font-size-asian="11pt" style:language-asian="en" style:country-asian="US" style:font-name-complex="Tahoma1" style:font-size-complex="11pt" style:language-complex="ar" style:country-complex="SA"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353cm" loext:contextual-spacing="false" fo:line-height="115%" fo:text-align="start" style:justify-single-word="false" fo:orphans="2" fo:widows="2" style:writing-mode="lr-tb"/>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Balloon_20_Text" style:display-name="Balloon Text" style:family="paragraph" style:parent-style-name="Standard" style:default-outline-level="">
      <style:paragraph-properties fo:margin-top="0cm" fo:margin-bottom="0cm" loext:contextual-spacing="false" fo:line-height="100%"/>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Default" style:family="paragraph" style:default-outline-level="">
      <style:paragraph-properties fo:margin-top="0cm" fo:margin-bottom="0cm" loext:contextual-spacing="false" fo:line-height="100%" fo:text-align="start" style:justify-single-word="false" fo:orphans="2" fo:widows="2" style:writing-mode="lr-tb"/>
      <style:text-properties fo:color="#000000" style:font-name="Calibri" fo:font-family="Calibri" style:font-family-generic="roman" style:font-pitch="variable" fo:font-size="12pt" style:font-size-asian="12pt" style:font-name-complex="Calibri1" style:font-family-complex="Calibri" style:font-family-generic-complex="system" style:font-pitch-complex="variable" style:font-size-complex="12pt"/>
    </style:style>
    <style:style style:name="Heading_20_5" style:display-name="Heading 5" style:family="paragraph" style:parent-style-name="Heading" style:next-style-name="Text_20_body" style:default-outline-level="5" style:class="text">
      <style:paragraph-properties fo:margin-top="0.212cm" fo:margin-bottom="0.106cm" loext:contextual-spacing="false"/>
      <style:text-properties fo:font-size="85%" fo:font-weight="bold" style:font-size-asian="85%" style:font-weight-asian="bold" style:font-size-complex="85%" style:font-weight-complex="bold"/>
    </style:style>
    <style:style style:name="Default_20_Paragraph_20_Font" style:display-name="Default Paragraph Font" style:family="text"/>
    <style:style style:name="Texto_20_de_20_globo_20_Car" style:display-name="Texto de globo Car" style:family="text" style:parent-style-name="Default_20_Paragraph_20_Fon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Internet_20_link" style:display-name="Internet link" style:family="text">
      <style:text-properties fo:color="#000080"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1.801cm" fo:margin-bottom="1.801cm" fo:margin-left="2cm" fo:margin-right="2cm"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initial-creator>usuari</meta:initial-creator>
    <meta:editing-cycles>28</meta:editing-cycles>
    <meta:print-date>2019-02-26T09:47:00</meta:print-date>
    <meta:creation-date>2019-09-09T12:17:00</meta:creation-date>
    <dc:date>2023-10-18T22:28:47.560000000</dc:date>
    <meta:editing-duration>PT11H6M55S</meta:editing-duration>
    <meta:generator>LibreOffice/6.4.1.2$Windows_X86_64 LibreOffice_project/4d224e95b98b138af42a64d84056446d09082932</meta:generator>
    <meta:document-statistic meta:table-count="0" meta:image-count="0" meta:object-count="0" meta:page-count="5" meta:paragraph-count="90" meta:word-count="1834" meta:character-count="11485" meta:non-whitespace-character-count="9691"/>
    <meta:user-defined meta:name="AppVersion">12.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